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style:font-style-asian="italic" style:font-style-complex="italic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утверждена-адресная-инвестиционная-программа-столицы-на-2024-2026-годы"/>Утверждена Адресная инвестиционная программа столицы на 2024-2026 годы<text:bookmark-end text:name="утверждена-адресная-инвестиционная-программа-столицы-на-2024-2026-годы"/></text:h>
      <text:p text:style-name="First_20_paragraph">12.10.2023</text:p>
      <text:h text:style-name="Heading_20_3" text:outline-level="3"><text:bookmark-start text:name="section"/><text:line-break/><text:bookmark-end text:name="section"/></text:h>
      <text:h text:style-name="Heading_20_3" text:outline-level="3"><text:bookmark-start text:name="утверждена-адресная-инвестиционная-программа-столицы-на-2024-2026-годы-1"/>Утверждена Адресная инвестиционная программа столицы на 2024-2026 годы<text:bookmark-end text:name="утверждена-адресная-инвестиционная-программа-столицы-на-2024-2026-годы-1"/></text:h>
      <text:h text:style-name="Heading_20_3" text:outline-level="3"><text:bookmark-start text:name="section-1"/><text:bookmark-end text:name="section-1"/></text:h>
      <text:p text:style-name="First_20_paragraph"><text:line-break/></text:p>
      <text:h text:style-name="Heading_20_3" text:outline-level="3"><text:bookmark-start text:name="section-2"/><text:bookmark-end text:name="section-2"/></text:h>
      <text:h text:style-name="Heading_20_3" text:outline-level="3"><text:bookmark-start text:name="section-3"/><text:bookmark-end text:name="section-3"/></text:h>
      <text:p text:style-name="First_20_paragraph"><text:line-break/> «<text:span text:style-name="T1">В приоритете – транспортная инфраструктура и социальные объекты. В ближайшие три года планируем возвести и ввести в эксплуатацию порядка 760 различных городских объектов, включая линии и станции метро, школы и детские сады, поликлиники и больницы, физкультурно-оздоровительные комплексы и другие</text:span>», – написал мэр Москвы Сергей Собянин в своем телеграм-канале.</text:p>
      <text:p text:style-name="Text_20_body"><text:line-break/></text:p>
      <text:p text:style-name="Text_20_body">По его словам, планируется ввести 35 км линий, 17 станций и одно электродепо. Построят первые участки Троицкой и Рублёво-Архангельской линий, развернется создание Бирюлёвской ветки.<text:line-break/></text:p>
      <text:p text:style-name="Text_20_body"><text:line-break/></text:p>
      <text:p text:style-name="Text_20_body">«<text:span text:style-name="T1">Проложим и построим 265,5 км дорог, 71 искусственное сооружение и 60 пешеходных переходов. Закончим формирование Московского скоростного диаметра. Среди знаковых объектов: пешеходные мосты через Нагатинский затон и в районе Сити, велопешеходный мост через Яузу, участок набережной Москвы-реки в Нагатинской пойме, Карамышевская набережная</text:span>», – уточнил Собянин.</text:p>
      <text:p text:style-name="Text_20_body">Кроме того, планируется построить 6,5 млн кв. метров жилья, в том числе по программе реновации. Рядом с домами возведут всю необходимую для жизни социальную инфраструктуру, благоустроят дворы, парки и зоны отдыха.</text:p>
      <text:p text:style-name="Text_20_body">«<text:span text:style-name="T1">Совместно с инвесторами закончим строительство 307 социальных объектов. Среди них: многопрофильный лечебный комплекс Детской городской клинической больницы св. Владимира, спорткомплекс на улице Москворечье, корпуса нового кампуса МГТУ им. Баумана»</text:span>, – добавил мэр.</text:p>
      <text:p text:style-name="Text_20_body">Будет проведена реконструкция Дворца спорта «Лужники» и кинотеатра «Полярный»; реставрация нескольких исторических павильонов ВДНХ. Завершится строительство Национального космического центра.</text:p>
      <text:p text:style-name="Text_20_body"> <text:span text:style-name="T1">«Продолжим строительство объектов индустриального парка «Руднёво» и других площадок ОЭЗ «Технополис Москва», развитие территории «Южный порт» и будем активно реализовывать проекты комплексного развития территорий нежилой застройки», –</text:span> заключил глава города.</text:p>
      <text:p text:style-name="Text_20_body"><text:line-break/></text:p>
      <text:p text:style-name="Text_20_body"><text:a xlink:type="simple" xlink:href="https://stroi.mos.ru/uploads/media/main_image/0002/69/f218ea00a86a6782a17d6ef2f5d76c2b016d90bf.jpeg" office:name=""><text:span text:style-name="Definition"/></text:a></text:p>
      <text:p text:style-name="Text_20_body"><text:line-break/></text:p>
      <text:p text:style-name="Text_20_body">Адрес страницы: <text:a xlink:type="simple" xlink:href="http://udms.mos.ru/presscenter/news/detail/11893625.html" office:name=""><text:span text:style-name="Definition">http://udms.mos.ru/presscenter/news/detail/11893625.html</text:span></text:a></text:p>
      <text:p text:style-name="Text_20_body"><text:a xlink:type="simple" xlink:href="http://udms.mos.ru" office:name=""><text:span text:style-name="Definition">ГКУ города Москвы «Управление дорожно-мостового строительства»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10-12T21:57:29Z</meta:creation-date>
    <dc:date>2023-10-12T21:57:29Z</dc:date>
  </office:meta>
</office:document-meta>
</file>