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рриторию-у-городского-вокзала-тимирязевская-благоустроят-в-2024-году"/>Территорию у городского вокзала Тимирязевская благоустроят в 2024 году<text:bookmark-end text:name="территорию-у-городского-вокзала-тимирязевская-благоустроят-в-2024-году"/></text:h>
      <text:p text:style-name="First_20_paragraph">11.10.2023</text:p>
      <text:h text:style-name="Heading_20_3" text:outline-level="3"><text:bookmark-start text:name="территорию-у-городского-вокзала-тимирязевская-благоустроят-в-2024-году-1"/><text:span text:style-name="T1">Территорию у городского вокзала Тимирязевская благоустроят в 2024 году</text:span><text:bookmark-end text:name="территорию-у-городского-вокзала-тимирязевская-благоустроят-в-2024-году-1"/></text:h>
      <text:p text:style-name="First_20_paragraph"><text:line-break/></text:p>
      <text:p text:style-name="Text_20_body"><text:line-break/>Тут будет построено:<text:line-break/>-Разворотная площадка для наземного транспорта<text:line-break/>-Перехватывающего паркинга<text:line-break/>-Реконструкция двух подземных пешеходных переходов<text:line-break/><text:line-break/>Работы планируется завершить в следующем году.<text:line-break/><text:line-break/>«Ввод объекта значительно повысит комфорт для пассажиров при пересадке с одного вида транспорта на другой, а также улучшит логистику и разделит транспортные потоки. По контракту работы мы планируем завершить в августе следующего года», – сказал сообщил заместитель мэра столицы по вопросам градостроительной политики строительства Андрей Бочкарёв.<text:line-break/><text:line-break/>По словам заммэра, помимо объектов непосредственно у самого городского вокзала предстоит построить около 2 км подъездных дорог и пешеходный переход по принципу «сухие ноги» от дома №19б до №21б на улице Яблочкова.<text:line-break/><text:line-break/>Как уточнил руководитель Департамента строительства Москвы Рафик Загрутдинов, сейчас проект реализован более чем на половину.<text:line-break/><text:line-break/>Сейчас на объекте ведутся работы по прокладке новых и переустройству существующих инженерных сетей, строительству южного подземного пешеходного перехода и улично-дорожной сети.<text:line-break/><text:line-break/>Особенность объекта – строительство в плотной застройке района и вблизи действующих ж/д путей.<text:line-break/><text:line-break/>В ходе благоустройства намечено разбить газоны площадью почти 1 га, а также высадить 55 деревьев и свыше 600 кустарников.</text:p>
      <text:p text:style-name="Text_20_body"><text:line-break/></text:p>
      <text:p text:style-name="Text_20_body">Адрес страницы: <text:a xlink:type="simple" xlink:href="http://udms.mos.ru/presscenter/news/detail/11890455.html" office:name=""><text:span text:style-name="Definition">http://udms.mos.ru/presscenter/news/detail/11890455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9T17:18:53Z</meta:creation-date>
    <dc:date>2024-04-19T17:18:53Z</dc:date>
  </office:meta>
</office:document-meta>
</file>