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вершено-объединение-двух-участков-окской-улицы-на-юго-востоке-столицы"/>Завершено объединение двух участков Окской улицы на юго-востоке столицы<text:bookmark-end text:name="завершено-объединение-двух-участков-окской-улицы-на-юго-востоке-столицы"/></text:h>
      <text:p text:style-name="First_20_paragraph">11.10.2023</text:p>
      <text:h text:style-name="Heading_20_3" text:outline-level="3"><text:bookmark-start text:name="завершено-объединение-двух-участков-окской-улицы-на-юго-востоке-столицы-1"/> Завершено объединение двух участков Окской улицы на юго-востоке столицы<text:bookmark-end text:name="завершено-объединение-двух-участков-окской-улицы-на-юго-востоке-столицы-1"/></text:h>
      <text:p text:style-name="First_20_paragraph"><text:line-break/><text:span text:style-name="T1">«В развитии дорожной инфраструктуры столицы уделяем внимание не только масштабным проектам, но и формированию транспортной сети районного и межрайонного уровня. Так, завершили строительно-монтажные работы по соединению двух участков Окской улицы в Юго-Восточном административном округе»,</text:span> – сообщил заместитель мэра Москвы по вопросам градостроительной политики и строительства Андрей Бочкарёв. <text:line-break/><text:line-break/>Он отметил, что работы по соединению участков были завершены досрочно.<text:line-break/><text:line-break/><text:span text:style-name="T1">«В ноябре запланировано открытие отрезка Окской улицы от 2-го Вязовского проезда до Рязанского проспекта длиной около 2 км»,</text:span> – уточнил Бочкарёв.<text:line-break/><text:line-break/>Всего по проекту предусмотрено строительство 2,4 км дорог, а также переустройство 1,5 км ж/д путей ОАО «РЖД».<text:line-break/>В ходе благоустройства прилегающей к улице территории высадят около 240 деревьев и почти 8 тыс. кустарников, а также уложат 2,3 га газона.<text:line-break/><text:line-break/><text:span text:style-name="T1">«Благодаря открытию Окской улицы на карте города появится поперечная транспортная связь на участке от Волгоградского до Рязанского проспектов, ощутимо улучшится транспортная доступность районов Кузьминки, Рязанский, Текстильщики, Вешняки и Выхино-Жулебино»,</text:span> – пояснил руководитель Департамента строительства Москвы Рафик Загрутдинов. <text:line-break/><text:line-break/><text:span text:style-name="T1">«В апреле следующего года намечено завершить реконструкцию 2-го Вязовского проезда в районе примыкания к улице Окская, тем самым улучшив их транспортную связанность»,</text:span> – добавил Загрутдинов.<text:line-break/><text:line-break/>Запуск движения обеспечит новую транспортную связь между двумя крупными вылетными магистралями, также это позволит перераспределить транспортные потоки с улиц Зеленодольская и Жигулёвская.</text:p>
      <text:p text:style-name="Text_20_body"><text:line-break/></text:p>
      <text:p text:style-name="Text_20_body">Адрес страницы: <text:a xlink:type="simple" xlink:href="http://udms.mos.ru/presscenter/news/detail/11890422.html" office:name=""><text:span text:style-name="Definition">http://udms.mos.ru/presscenter/news/detail/11890422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2T02:50:05Z</meta:creation-date>
    <dc:date>2023-10-12T02:50:05Z</dc:date>
  </office:meta>
</office:document-meta>
</file>