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пройдет-осенний-московский-велофестиваль"/>16 сентября пройдет осенний московский велофестиваль<text:bookmark-end text:name="сентября-пройдет-осенний-московский-велофестиваль"/></text:h>
      <text:p text:style-name="First_20_paragraph">06.09.2023</text:p>
      <text:p text:style-name="Text_20_body"><text:line-break/></text:p>
      <text:p text:style-name="Text_20_body"><text:span text:style-name="T1">Приглашаем москвичей и гостей столицы на осенний московский велофестиваль. </text:span></text:p>
      <text:p text:style-name="Text_20_body">Он пройдет на Северном речном вокзале 16 сентября 2023 года. </text:p>
      <text:p text:style-name="Text_20_body">Вас ждут развлекательные и познавательные мероприятия для детей и взрослых, конкурсы с подарками и призами, выступления приглашенных артистов и фудкорты.</text:p>
      <text:p text:style-name="Text_20_body">Зарегистрироваться можно по ссылке: <text:a xlink:type="simple" xlink:href="https://mosvelofest.ru/events/16sep/about/" office:name=""><text:span text:style-name="Definition">https://mosvelofest.ru/events/16sep/about/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1814948.html" office:name=""><text:span text:style-name="Definition">http://udms.mos.ru/presscenter/news/detail/1181494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0T19:56:25Z</meta:creation-date>
    <dc:date>2023-09-10T19:56:25Z</dc:date>
  </office:meta>
</office:document-meta>
</file>