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крупных-транспортных-проектов-запустят-до-конца-этого-года-в-москве-строительство.ру"/>Пять крупных транспортных проектов запустят до конца этого года в Москве – Строительство.ру<text:bookmark-end text:name="пять-крупных-транспортных-проектов-запустят-до-конца-этого-года-в-москве-строительство.ру"/></text:h>
      <text:p text:style-name="First_20_paragraph">01.09.2023</text:p>
      <text:p text:style-name="Text_20_body">В рамках развития транспортной инфраструктуры столицы до конца года завершат строительство пяти крупных объектов. Среди них развязки, магистрали и путепроводы. Об этом в ходе пресс-показа детской больницы имени святого Владимира рассказал руководитель Департамента строительства города Москвы Рафик Загрутдинов. «До конца года мы планируем закончить ряд крупных транспортных проектов. Например, это два участка Южной рокады: от улицы Марьинский парк до МКАД и первый этап на транспортной развязке на МКАД с улицей Верхние Поля. Также в наших планах запустить движение на Дмитровском путепроводе после его реконструкции, и на участке от улицы Хачатуряна до улицы Дубнинской под путями МЦД-1. Этот проект мы реализуем совместно с коллегами из РЖД. Еще один важный для города проект – развязка на МКАД и Липецкой улицей. Старая конфигурация развязки создавала немало проблем автомобилистам на юге Москвы. Первый этап строительства развязки мы также завершим в этом году», – отметил Рафик Загрутдинов. Руководитель Департамента напомнил, в планах на этот год за счет средств городского бюджета намечен ввод более 70 километров дорог, 33 искусственных сооружений и 19 пешеходных переходов. «По состоянию на сегодняшний день построено 28 километров дорог, в том числе, 11 искусственных сооружений и три пешеходных перехода», – добавил Рафик Загрутдинов.</text:p>
      <text:p text:style-name="Text_20_body"><text:line-break/></text:p>
      <text:p text:style-name="Text_20_body">Адрес страницы: <text:a xlink:type="simple" xlink:href="http://udms.mos.ru/presscenter/news/detail/11806444.html" office:name=""><text:span text:style-name="Definition">http://udms.mos.ru/presscenter/news/detail/1180644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14:52Z</meta:creation-date>
    <dc:date>2023-10-10T06:14:52Z</dc:date>
  </office:meta>
</office:document-meta>
</file>