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учевой-корпус-в-коммунарке-построили-более-чем-на-70-загрутдинов---риамо"/>Лучевой корпус в Коммунарке построили более чем на 70% — Загрутдинов - РИАМО<text:bookmark-end text:name="лучевой-корпус-в-коммунарке-построили-более-чем-на-70-загрутдинов---риамо"/></text:h>
      <text:p text:style-name="First_20_paragraph">01.09.2023</text:p>
      <text:p text:style-name="Text_20_body">Корпус лучевой терапии на 50 мест в многопрофильном клиническом центре «Коммунарка» построили на 74%. Об этом сообщил руководитель департамента строительства Москвы Рафик Загрутдинов. Он отметил, что корпус свяжут с детским и амбулаторным отделениями. Сейчас рабочие заканчивают обустройство фасадов, ведут внутреннюю отделку помещений и монтируют внутренние инженерные системы, занимаются благоустройством и готовят здание к монтажу медицинского оборудования. «Основные строительно-монтажные работы мы планируем завершить до конца года, а в следующем году – завершить пусконаладку и ввести здание в эксплуатацию», — рассказал Загрутдинов. Новый корпус лучевой терапии будет важным шагом для развития онкологической службы. В корпусе сделают лабораторию радиоизотопной диагностики, которая позволит проводить современную диагностику онкологических заболеваний на ранних стадиях. Также оборудуют комплекс помещений дневного стационара с возможностью проведения химиотерапии.</text:p>
      <text:p text:style-name="Text_20_body"><text:line-break/></text:p>
      <text:p text:style-name="Text_20_body">Адрес страницы: <text:a xlink:type="simple" xlink:href="http://udms.mos.ru/presscenter/news/detail/11806436.html" office:name=""><text:span text:style-name="Definition">http://udms.mos.ru/presscenter/news/detail/1180643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4T22:15:11Z</meta:creation-date>
    <dc:date>2023-09-04T22:15:11Z</dc:date>
  </office:meta>
</office:document-meta>
</file>