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ь-транспортных-объектов-достроят-в-москве-до-конца-года---нсн"/>Пять транспортных объектов достроят в Москве до конца года - НСН<text:bookmark-end text:name="пять-транспортных-объектов-достроят-в-москве-до-конца-года---нсн"/></text:h>
      <text:p text:style-name="First_20_paragraph">01.09.2023</text:p>
      <text:p text:style-name="Text_20_body">Строительство пяти крупных транспортных объектов — развязок, магистралей и путепроводов — завершится до конца 2023 года в рамках развития транспортной инфраструктуры Москвы. Об этом заявил глава столичного Департамента строительства Рафик Загрутдинов. В частности, откроется движение по двум участкам Южной рокады: от улицы Марьинский парк до МКАД, а также завершится первый этап строительства транспортной развязки МКАД с улицей Верхние Поля. Кроме того, планируется сдать в эксплуатацию обновленный Дмитровский путепровод и участок от Дубнинской улицы до улицы Хачатуряна под путями МЦД-1 (этот проект воплощается совместно с РЖД). Также закончится первый этап строительства развязки МКАД и Липецкой улицы. Старая конфигурация развязки существенно усложняла жизнь автомобилистам на юге столицы, отметил руководитель департамента. Загрутдинов добавил, что в 2023 году за счет столичного бюджета планируется построить свыше 70 км дорог, 19 пешеходных переходов и 33 искусственных сооружения. Всего в этом году запущено движение по 28 километрам новых дорог, открыто три пешеходных перехода, а также возведено 11 искусственных сооружений.</text:p>
      <text:p text:style-name="Text_20_body"><text:line-break/></text:p>
      <text:p text:style-name="Text_20_body">Адрес страницы: <text:a xlink:type="simple" xlink:href="http://udms.mos.ru/presscenter/news/detail/11806434.html" office:name=""><text:span text:style-name="Definition">http://udms.mos.ru/presscenter/news/detail/1180643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4T22:14:07Z</meta:creation-date>
    <dc:date>2023-09-04T22:14:07Z</dc:date>
  </office:meta>
</office:document-meta>
</file>