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лечебно-диагностический-комплекс-икб-1-появится-в-москве---нсн"/>Новый лечебно-диагностический комплекс ИКБ № 1 появится в Москве - НСН<text:bookmark-end text:name="новый-лечебно-диагностический-комплекс-икб-1-появится-в-москве---нсн"/></text:h>
      <text:p text:style-name="First_20_paragraph">01.09.2023</text:p>
      <text:p text:style-name="Text_20_body">Строители завершают возведение передового столичного инфекционного стационара, объект готов уже на 98%. Сейчас ведется наладка инженерных систем и монтаж малых архитектурных форм, при этом благоустройство территории больницы завершено. Об этом в ходе пресс-тура заявил глава столичного Департамента строительства Рафик Загрутдинов. Решение строительства больничного комплекса для лечения всех видов инфекционных заболеваний было принято мэром Москвы Сергеем Собяниным. Благодаря его строительству удастся в пять раз увеличить мощность инфекционной больницы №1. Здесь появятся 550 одноместных мельцеровских боксов с возможностью увеличения до 942 коек. Они позволят полностью изолировать носителя заболевания и не допустить внутрибольничного перекрестного распространения болезней. Комплекс оборудуют самой современной медтехникой, в частности, аппаратами КТ, МРТ, УЗИ, дефибрилляторами и прочими приборами. Это даст возможность проводить диагностику и лечение, не транспортируя пациентов в другие медучреждения.</text:p>
      <text:p text:style-name="Text_20_body"><text:line-break/></text:p>
      <text:p text:style-name="Text_20_body">Адрес страницы: <text:a xlink:type="simple" xlink:href="http://udms.mos.ru/presscenter/news/detail/11806432.html" office:name=""><text:span text:style-name="Definition">http://udms.mos.ru/presscenter/news/detail/1180643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22:14:39Z</meta:creation-date>
    <dc:date>2023-09-04T22:14:39Z</dc:date>
  </office:meta>
</office:document-meta>
</file>