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пстрой-москвы-перевел-в-электронный-вид-500-тысяч-документов-риа-новости"/>Депстрой Москвы перевел в электронный вид 500 тысяч документов – РИА Новости<text:bookmark-end text:name="депстрой-москвы-перевел-в-электронный-вид-500-тысяч-документов-риа-новости"/></text:h>
      <text:p text:style-name="First_20_paragraph">08.08.2023</text:p>
      <text:p text:style-name="Text_20_body">Департамент строительства Москвы с 2021 года перевел в электронный вид около 500 тысяч документов, сообщил глава ведомства Рафик Загрутдинов.</text:p>
      <text:p text:style-name="Text_20_body">"Цифровые сервисы работают в департаменте с 2021 года, когда мы начали оцифровывать исполнительную документацию, и за это время показатели по сформированным и подписанным электронным документам в системе дают понять нам самим, что мы выбрали верный путь. К августу 2023 года в электронный вид переведено порядка 500 тысяч документов", - рассказал он на Московском урбанистическом форуме.</text:p>
      <text:p text:style-name="Text_20_body">Загрутдинов также отметил, что помимо электронных сервисов столичному стройкомплексу нужны компетентные специалисты, которые смогут эффективно в них работать, поэтому департамент уделяет особое внимание вопросам их профессиональной подготовки.</text:p>
      <text:p text:style-name="Text_20_body">"С 2017 по сегодняшний день на базе МГУУ правительства Москвы прошли обучение порядка 10 тысяч слушателей по более чем 50 программам разной направленности: это и проектное управление строительством, и технологии информационного моделирования и другие. Для студентов на базе НИУ МГСУ проводится программа "Цифровой инженер ПТО", направленная на развитие навыков работы с нашими цифровыми сервисами. С 2020 года обучение прошли порядка 1 тысячи слушателей, более 80 студентов трудоустроились в наши подведомственные и подрядные организации", - сообщил он.</text:p>
      <text:p text:style-name="Text_20_body"><text:line-break/></text:p>
      <text:p text:style-name="Text_20_body">Адрес страницы: <text:a xlink:type="simple" xlink:href="http://udms.mos.ru/presscenter/news/detail/11760876.html" office:name=""><text:span text:style-name="Definition">http://udms.mos.ru/presscenter/news/detail/11760876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8T20:56:18Z</meta:creation-date>
    <dc:date>2023-08-08T20:56:18Z</dc:date>
  </office:meta>
</office:document-meta>
</file>