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а-планирует-потратить-на-строительство-в-2023-2025-годы-около-29-трлн-рублей-сообщил-тасс"/>Москва планирует потратить на строительство в 2023-2025 годы около 2,9 трлн рублей – сообщил ТАСС<text:bookmark-end text:name="москва-планирует-потратить-на-строительство-в-2023-2025-годы-около-29-трлн-рублей-сообщил-тасс"/></text:h>
      <text:p text:style-name="First_20_paragraph">08.08.2023</text:p>
      <text:h text:style-name="Heading_20_3" text:outline-level="3"><text:bookmark-start text:name="с-начала-года-из-бюджета-города-в-строительство-уже-вложено-4762-млрд-рублей"/><text:span text:style-name="T1">С начала года из бюджета города в строительство уже вложено 476,2 млрд рублей</text:span><text:bookmark-end text:name="с-начала-года-из-бюджета-города-в-строительство-уже-вложено-4762-млрд-рублей"/></text:h>
      <text:p text:style-name="First_20_paragraph">МОСКВА, 8 августа. /ТАСС/. Свыше 2,88 трлн рублей будет направлено на строительство различных объектов в Москве с 2023 года до конца 2025 года в рамках Адресной инвестиционной программы (АИП). Об этом сообщил руководитель столичного департамента строительства Рафик Загрутдинов.</text:p>
      <text:p text:style-name="Text_20_body">"С начала года из бюджета города в строительство уже вложено 476,2 млрд рублей, а до конца года на возведение различных объектов будет направлено еще 473,8 млрд рублей. Такой объем финансирования позволяет реализовывать все городские градостроительные программы", - сказал Загрутдинов в рамках Московского урбанистического форума (МУФ-2023).</text:p>
      <text:p text:style-name="Text_20_body">По его словам, ежегодно объемы финансирования строительства в рамках городской АИП растут. "В 2024 году будет выделено 960 млрд рублей, а в 2025 году - 970 млрд рублей. За три года бюджет строительства составит более 2,88 трлн рублей. Долгосрочное планирование и подкрепление финансированием обеспечивают реализацию масштабных проектов и программ", - подчеркнул глава депстроя.</text:p>
      <text:p text:style-name="Text_20_body">Московский урбанистический форум открылся в городе 1 августа. Четыре большие площадки - Гостиный двор, ЦВЗ "Манеж", парк "Зарядье" и "Лужники" - будут работать в столице до 10 сентября. Наряду с деловой программой в рамках форума проходит открытый фестиваль Urban Fest c лекциями, концертами, выставками и мастер-классами.</text:p>
      <text:p text:style-name="Text_20_body"><text:line-break/></text:p>
      <text:p text:style-name="Text_20_body">Адрес страницы: <text:a xlink:type="simple" xlink:href="http://udms.mos.ru/presscenter/news/detail/11760869.html" office:name=""><text:span text:style-name="Definition">http://udms.mos.ru/presscenter/news/detail/11760869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21:00:49Z</meta:creation-date>
    <dc:date>2023-08-08T21:00:49Z</dc:date>
  </office:meta>
</office:document-meta>
</file>