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600-объектов-на-площади-в-134-млн-квадратов-введут-в-москве-к-2025-году-сообщила-нсн"/>Более 600 объектов на площади в 13,4 млн «квадратов» введут в Москве к 2025 году – сообщила НСН<text:bookmark-end text:name="более-600-объектов-на-площади-в-134-млн-квадратов-введут-в-москве-к-2025-году-сообщила-нсн"/></text:h>
      <text:p text:style-name="First_20_paragraph">08.08.2023</text:p>
      <text:p text:style-name="Text_20_body">С 2023 по 2025 годы в рамках Адресной инвестиционной программы (АИП) и программы реновации планируется реализовать 609 объектов на площади в 13,4 млн «квадратов». Об этом рассказал руководитель Департамента строительства Москвы Рафик Загрутдинов в рамках Московского урбанистического форума.</text:p>
      <text:p text:style-name="Text_20_body">Он отметил, что на эти цели столица выделила порядка 2,9 трлн рублей. При этом планируется построить 167 километров дорог, 63 километра линий метрополитена, а также около 10 млн квадратных метров жилья. В планах также опережающие темпы возведения объектов образования, спорта, культуры и здравоохранения.</text:p>
      <text:p text:style-name="Text_20_body">Так, системный подход к управлению городом, который был сформирован властями Москвы, позволяет достигать решения самых сложных задач, а также является гарантом развития экономики и социального благополучия жителей столицы.</text:p>
      <text:p text:style-name="Text_20_body"><text:line-break/></text:p>
      <text:p text:style-name="Text_20_body">Адрес страницы: <text:a xlink:type="simple" xlink:href="http://udms.mos.ru/presscenter/news/detail/11760854.html" office:name=""><text:span text:style-name="Definition">http://udms.mos.ru/presscenter/news/detail/1176085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06:29:13Z</meta:creation-date>
    <dc:date>2023-10-10T06:29:13Z</dc:date>
  </office:meta>
</office:document-meta>
</file>