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5-млн-квадратов-жилья-в-год-будут-строить-в-москве-к-2025-году-сообщил-информационный-центр-правительства-москвы"/>Почти 5 млн «квадратов» жилья в год будут строить в Москве к 2025 году – сообщил Информационный центр Правительства Москвы<text:bookmark-end text:name="почти-5-млн-квадратов-жилья-в-год-будут-строить-в-москве-к-2025-году-сообщил-информационный-центр-правительства-москвы"/></text:h>
      <text:p text:style-name="First_20_paragraph">08.08.2023</text:p>
      <text:p text:style-name="Text_20_body"><text:span text:style-name="T1">Около 4,9 миллиона квадратных метров жилья ежегодно будут возводить к 2025 году. Об этом в ходе выступления на</text:span> <text:span text:style-name="T1">Московском урбанистическом форуме</text:span> <text:span text:style-name="T1">сообщил руководитель Департамента строительства города</text:span> <text:span text:style-name="T1">Рафик Загрутдинов.</text:span></text:p>
      <text:p text:style-name="Text_20_body">«По строительству мы идем в планах, с начала года уже построили 1,5 миллиона квадратных метров недвижимости, как 2,3 миллиона планируем построить. К 2025 году годовой показатель составит уже 4,9 миллиона. Большую роль в приросте играет реализация программа реновации. Ключевые наши задачи в этой области — своевременный ввод объектов и отсутствия долгостроя. Выезжая на площадки, мы с гордостью говорим, что построили объекты за 2-2,5 года, и постоянно стремимся к улучшению и этих показателей», — сказал глава ведомства.</text:p>
      <text:p text:style-name="Text_20_body">Кроме того, в столице ведется активное строительство социальных и инфраструктурных объектов. Среди них — детские сады, школы, поликлиники и больницы, дороги и метро.</text:p>
      <text:p text:style-name="Text_20_body">«В планах на 2023-2025 годы — реализация 607 объектов и ввод 13,4 миллиона квадратных метров, в том числе 167,3 километра дорог, 62 искусственных сооружения и 47 пешеходных переходов. Также за этот период появится 26 станций метро и три электродепо, почти 330 жилых домов площадью 10,6 миллиона «квадратов», 70 объектов образования площадью почти 750 тысяч квадратных метров, 34 объекта здравоохранения на 580 тысяч «квадратов», а также почти 50 объектов культуры и спорта», — подчеркнул Рафик Загрутдинов.</text:p>
      <text:p text:style-name="Text_20_body"><text:line-break/></text:p>
      <text:p text:style-name="Text_20_body">Адрес страницы: <text:a xlink:type="simple" xlink:href="http://udms.mos.ru/presscenter/news/detail/11760852.html" office:name=""><text:span text:style-name="Definition">http://udms.mos.ru/presscenter/news/detail/1176085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5:08Z</meta:creation-date>
    <dc:date>2023-08-08T20:55:08Z</dc:date>
  </office:meta>
</office:document-meta>
</file>