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сти-москвы-выделят-на-стройпроекты-288-трлн-рублей-сообщили-вести"/>Власти Москвы выделят на стройпроекты 2,88 трлн рублей – сообщили Вести<text:bookmark-end text:name="власти-москвы-выделят-на-стройпроекты-288-трлн-рублей-сообщили-вести"/></text:h>
      <text:p text:style-name="First_20_paragraph">08.08.2023</text:p>
      <text:p text:style-name="Text_20_body">Свыше 2,88 трлн руб. направят на строительство различных объектов в Москве с 2023 г. по 2026 г. в рамках Адресной инвестиционной программы (АИП), заявил глава столичного департамента строительства Рафик Загрутдинов.</text:p>
      <text:p text:style-name="Text_20_body">"С начала года из бюджета города в строительство уже вложено 476,2 млрд руб., а до конца года на возведение различных объектов будет направлено еще 473,8 млрд руб. Такой объем финансирования позволяет реализовывать все городские градостроительные программы", – отметил Загрутдинов на Московском урбанистическом форуме (МУФ-2023).</text:p>
      <text:p text:style-name="Text_20_body">Объемы финансирования <text:a xlink:type="simple" xlink:href="http://smotrim.ru/article/3468096" office:name=""><text:span text:style-name="Definition">строительства в рамках городской АИП</text:span></text:a> растут каждый год. "В 2024 г. будет выделено 960 млрд руб., а в 2025 г. – 970 млрд руб. За три года бюджет строительства составит более 2,88 трлн руб. Долгосрочное планирование и подкрепление финансированием обеспечивают выполнение масштабных проектов и программ", – заявил Загрутдинов.</text:p>
      <text:p text:style-name="Text_20_body"><text:line-break/></text:p>
      <text:p text:style-name="Text_20_body">Адрес страницы: <text:a xlink:type="simple" xlink:href="http://udms.mos.ru/presscenter/news/detail/11760844.html" office:name=""><text:span text:style-name="Definition">http://udms.mos.ru/presscenter/news/detail/1176084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6:29:25Z</meta:creation-date>
    <dc:date>2023-10-10T06:29:25Z</dc:date>
  </office:meta>
</office:document-meta>
</file>