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ем-ежегодного-ввода-объектов-недвижимости-в-москве-приблизится-к-5-млн-кв.-м-к-2025-году-сообщило-агн-москва"/>Объем ежегодного ввода объектов недвижимости в Москве приблизится к 5 млн кв. м к 2025 году – сообщило АГН Москва<text:bookmark-end text:name="объем-ежегодного-ввода-объектов-недвижимости-в-москве-приблизится-к-5-млн-кв.-м-к-2025-году-сообщило-агн-москва"/></text:h>
      <text:p text:style-name="First_20_paragraph">08.08.2023</text:p>
      <text:p text:style-name="Text_20_body">К 2025 году объем ежегодного ввода в эксплуатацию объектов недвижимости в столице увеличится до 5 млн кв. м, сообщила пресс-служба департамента строительства Москвы.</text:p>
      <text:p text:style-name="Text_20_body">«Что касается ввода объектов, Москва продолжает наращивать темпы строительства, тем самым повышая показатель роста качества городской среды. К 2025 году объемы ввода объектов, в том числе жилья по программе реновации жилищного фонда, вырастут до около 5 млн кв. м ежегодно», – приводятся в сообщении слова руководителя департамента Рафика Загрутдинова.</text:p>
      <text:p text:style-name="Text_20_body">По его словам, несмотря на внешнеэкономические вызовы, правительство Москвы сохраняет стабильное выделение бюджетных ассигнований, последовательно увеличивая объемы финансирования строительной отрасли. «К 2025 году мы приближаемся почти к 1 трлн руб.», – подчеркнул он.</text:p>
      <text:p text:style-name="Text_20_body">Загрутдинов уточнил, что бюджетные средства распределяются на строительство, в частности, объектов социальной инфраструктуры, таких как школы, сады, поликлиники и объекты спорта, а также на жилищное строительство</text:p>
      <text:p text:style-name="Text_20_body"><text:line-break/></text:p>
      <text:p text:style-name="Text_20_body">Адрес страницы: <text:a xlink:type="simple" xlink:href="http://udms.mos.ru/presscenter/news/detail/11760837.html" office:name=""><text:span text:style-name="Definition">http://udms.mos.ru/presscenter/news/detail/1176083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29:32Z</meta:creation-date>
    <dc:date>2023-10-10T06:29:32Z</dc:date>
  </office:meta>
</office:document-meta>
</file>