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к-2025-году-выделит-почти-1-трлн-рублей-на-строительную-отрасль-риамо"/>Москва к 2025 году выделит почти 1 трлн рублей на строительную отрасль – РИАМО<text:bookmark-end text:name="москва-к-2025-году-выделит-почти-1-трлн-рублей-на-строительную-отрасль-риамо"/></text:h>
      <text:p text:style-name="First_20_paragraph">08.08.2023</text:p>
      <text:p text:style-name="Text_20_body">Объем бюджетных ассигнований в столице по адресной инвестиционной программе к 2025 году составит около 1 трлн рублей. Об этом сообщил глава департамента строительства города Рафик Загрутдинов во время подведения итогов 7 месяцев 2023 года на Московском урбанфоруме.</text:p>
      <text:p text:style-name="Text_20_body">«Несмотря на внешнеэкономические вызовы, правительство Москвы сохраняет стабильное выделение бюджетных ассигнований, последовательно увеличивая объемы финансирования строительной отрасли. К 2025 году мы приближаемся почти к одному триллиону рублей», – рассказал Загрутдинов.</text:p>
      <text:p text:style-name="Text_20_body">Он отметил, что деньги из бюджета распределят на жилищное строительство и возведение объектов социнфраструктуры, включая спортивные объекты, поликлиники, школы и детские сады.</text:p>
      <text:p text:style-name="Text_20_body">Москва при этом будет продолжать увеличивать темпы строительства и повышать рост качества городской среды.</text:p>
      <text:p text:style-name="Text_20_body">«К 2025 году объемы ввода объектов, в том числе жилья по программе реновации жилищного фонда, вырастут до около 5 млн кв. м ежегодно», – добавил Загрутдинов.</text:p>
      <text:p text:style-name="Text_20_body"><text:line-break/></text:p>
      <text:p text:style-name="Text_20_body">Адрес страницы: <text:a xlink:type="simple" xlink:href="http://udms.mos.ru/presscenter/news/detail/11760834.html" office:name=""><text:span text:style-name="Definition">http://udms.mos.ru/presscenter/news/detail/1176083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0:56:01Z</meta:creation-date>
    <dc:date>2023-08-08T20:56:01Z</dc:date>
  </office:meta>
</office:document-meta>
</file>