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position="super 58%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фик-загрутдинов-к-2025-году-в-москве-для-участников-программы-реновации-будет-ежегодно-вводиться-по-5-млн-м2-в-год-новых-квартир-сообщила-российская-газета"/>Рафик Загрутдинов: К 2025 году в Москве для участников программы реновации будет ежегодно вводиться по 5 млн м2 в год новых квартир – сообщила Российская газета<text:bookmark-end text:name="рафик-загрутдинов-к-2025-году-в-москве-для-участников-программы-реновации-будет-ежегодно-вводиться-по-5-млн-м2-в-год-новых-квартир-сообщила-российская-газета"/></text:h>
      <text:p text:style-name="First_20_paragraph">08.08.2023</text:p>
      <text:p text:style-name="Text_20_body">К 2025 году в Москве для участников программы реновации будет ежегодно вводиться по 5 млн м<text:span text:style-name="T1">2</text:span> в год новых квартир. Об этом сообщил сегодня на Московском урбанфоруме руководитель департамента строительства Москвы Рафик Загрутдинов.</text:p>
      <text:p text:style-name="Text_20_body">Напомним, за шесть лет, в течение которых столица заменяет устаревшие морально и физически хрущобы на квартиры в современных более комфортных домах, способных простоять как минимум век, подобрано уже площадок под них для строительства более 11 млн кв м. 260 домов уже введены в строй и более 103 тысяч москвичей справили в них новоселья, а еще порядка 25 тысяч горожан находятся в процессе переезда.</text:p>
      <text:p text:style-name="Text_20_body">Как недавно сообщил в своем Telegram-канале мэр Москвы Сергей Собянин: "Программа реновации - это длительный процесс, который начинается с небольших объемов и будет только нарастать".</text:p>
      <text:p text:style-name="Text_20_body"><text:line-break/></text:p>
      <text:p text:style-name="Text_20_body">Адрес страницы: <text:a xlink:type="simple" xlink:href="http://udms.mos.ru/presscenter/news/detail/11760829.html" office:name=""><text:span text:style-name="Definition">http://udms.mos.ru/presscenter/news/detail/11760829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8T21:01:25Z</meta:creation-date>
    <dc:date>2023-08-08T21:01:25Z</dc:date>
  </office:meta>
</office:document-meta>
</file>