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-2025-году-бюджетное-финансирование-адресной-инвестиционной-программы-достигнет-почти-триллиона-рублей-сообщила-комсомольская-правда"/>К 2025 году бюджетное финансирование Адресной инвестиционной программы достигнет почти триллиона рублей – сообщила Комсомольская Правда<text:bookmark-end text:name="к-2025-году-бюджетное-финансирование-адресной-инвестиционной-программы-достигнет-почти-триллиона-рублей-сообщила-комсомольская-правда"/></text:h>
      <text:p text:style-name="First_20_paragraph">08.08.2023</text:p>
      <text:p text:style-name="Text_20_body">Руководитель Департамента строительства города Москвы рассказал, какие сооружения возведут для жителей</text:p>
      <text:p text:style-name="Text_20_body">Итоги работы за семь месяцев 2023 года подвел руководитель Департамента строительства города Москвы Рафик Загрутдинов в рамках Московского урбанистического форума (МУФ).</text:p>
      <text:p text:style-name="Text_20_body">«Несмотря на внешнеэкономические вызовы, правительство Москвы сохраняет стабильное выделение бюджетных ассигнований, последовательно увеличивая объемы финансирования строительной отрасли, - отметил Загрутдинов. - К 2025 году мы приближаемся почти к одному триллиону рублей».</text:p>
      <text:p text:style-name="Text_20_body">Глава ведомства уточнил, что выделенная из городского бюджета сумма будет вложена в строительство важных для жителей столицы сооружений. В том числе социальной инфраструктуры - школ, детских садов, поликлиник и спортивных комплексов, а также жилья.</text:p>
      <text:p text:style-name="Text_20_body">При этом, как пояснил руководитель департамента, столица постоянно увеличивает темпы строительства. Благодаря этому повышается качество городской среды.</text:p>
      <text:p text:style-name="Text_20_body">«Как ранее отмечал мэр Москвы Сергей Собянин,в эксплуатацию уже ввели 260 домов. В процессе переселения находятся 128 тысяч человек, а больше 103 тысяч переехали в новые квартиры, - отметил Загрутдинов. - Всего в программу включено 5175 домов, в которых живёт почти миллион человек»</text:p>
      <text:p text:style-name="Text_20_body">«К 2025 году объемы ввода объектов, в том числе жилья по программе реновации жилищного фонда вырастут до около 5 миллионов квадратных метров ежегодно», – подчеркнул Руководитель Департамента строительства Москвы Рафик Загрутдинов.</text:p>
      <text:p text:style-name="Text_20_body"><text:line-break/></text:p>
      <text:p text:style-name="Text_20_body">Адрес страницы: <text:a xlink:type="simple" xlink:href="http://udms.mos.ru/presscenter/news/detail/11760824.html" office:name=""><text:span text:style-name="Definition">http://udms.mos.ru/presscenter/news/detail/1176082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0:59:27Z</meta:creation-date>
    <dc:date>2023-08-08T20:59:27Z</dc:date>
  </office:meta>
</office:document-meta>
</file>