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29-трлн-рублей-направит-москва-на-стройку-за-три-года"/>Почти 2,9 трлн рублей направит Москва на стройку за три года<text:bookmark-end text:name="почти-29-трлн-рублей-направит-москва-на-стройку-за-три-года"/></text:h>
      <text:p text:style-name="First_20_paragraph">08.08.2023</text:p>
      <text:p text:style-name="Text_20_body"><text:span text:style-name="T1">ИНТЕРФАКС-НЕДВИЖИМОСТЬ — В рамках Адресной инвестиционной программы (АИП) с 2023 до конца 2025 года на строительство различных объектов будет направлено свыше 2,88 трлн рублей, сообщил глава департамента строительства Рафик Загрутдинов во вторник.</text:span></text:p>
      <text:p text:style-name="Text_20_body"><text:span text:style-name="T1">"С начала года из бюджета города в строительство уже вложено 476,2 млрд рублей, а до конца года на возведение различных объектов будет направлено еще 473,8 млрд рублей. Такой объем финансирования позволяет реализовывать все городские градостроительные программы", — сказал Загрутдинов в рамках Московского урбанистического форума.</text:span></text:p>
      <text:p text:style-name="Text_20_body">По его словам, в строительной сфере сформирован бюджет на ближайшие годы.</text:p>
      <text:p text:style-name="Text_20_body">"Ежегодно объемы финансирования строительства в рамках городской АИП растут. В 2024 году будет выделено 960 млрд рублей, а в 2025 году — 970 млрд рублей. Таким образом за три года бюджет строительства составит более 2,88 трлн рублей. Долгосрочное планирование, подкрепление финансированием, позволяет реализовывать масштабные проекты и программы", — подчеркнул Загрутдинов.</text:p>
      <text:p text:style-name="Text_20_body"><text:line-break/></text:p>
      <text:p text:style-name="Text_20_body">Адрес страницы: <text:a xlink:type="simple" xlink:href="http://udms.mos.ru/presscenter/news/detail/11760820.html" office:name=""><text:span text:style-name="Definition">http://udms.mos.ru/presscenter/news/detail/11760820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0:55:29Z</meta:creation-date>
    <dc:date>2023-08-08T20:55:29Z</dc:date>
  </office:meta>
</office:document-meta>
</file>