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витие-сервиса.-департамент-строительства-оцифровал-500-тыс.-документов-сообщили-аргументы-и-факты"/>Развитие сервиса. Департамент строительства оцифровал 500 тыс. документов – сообщили Аргументы и факты<text:bookmark-end text:name="развитие-сервиса.-департамент-строительства-оцифровал-500-тыс.-документов-сообщили-аргументы-и-факты"/></text:h>
      <text:p text:style-name="First_20_paragraph">08.08.2023</text:p>
      <text:p text:style-name="Text_20_body">С 2021 года департамент строительства перевел в электронный вид около 500 тысяч документов. Об этом сообщил <text:span text:style-name="T1">руководитель Департамента строительства Москвы Рафик Загрутдинов</text:span> на мероприятии в рамках Московского урбанистического форума по подведению итогов за 7 месяцев 2023 года.</text:p>
      <text:p text:style-name="Text_20_body">«Цифровые сервисы работают в ДС с 2021 года, когда мы начали оцифровывать исполнительную документацию, и за это время показатели по сформированным и подписанным электронным документам в системе дают понять нам самим, что мы выбрали верный путь. К августу 2023 года в электронный вид переведено порядка 500 тысяч документов», — рассказал он.</text:p>
      <text:p text:style-name="Text_20_body">По его словам, помимо развитых сервисов, нужны и компетентные специалисты, которые смогут эффективно в них работать, поэтому профессиональная среда также системно и поступательно развивается.</text:p>
      <text:p text:style-name="Text_20_body">«С 2017 года по сегодняшний день на базе МГУУ правительства Москвы прошли обучение порядка 10 тысяч слушателей по более чем 50 программам разной направленности: это и проектное управление строительством, и технологии информационного моделирования, и др. Для студентов на базе НИУ МГСУ проводится программа Цифровой инженер ПТО, направленная на развитие навыков работы с нашими цифровыми сервисами. С 2020 года обучение прошли порядка 1 тысячи слушателей, более 80 студентов трудоустроились в наши подведомственные и подрядные организации», — также добавил Загрутдинов.</text:p>
      <text:p text:style-name="Text_20_body"><text:line-break/></text:p>
      <text:p text:style-name="Text_20_body">Адрес страницы: <text:a xlink:type="simple" xlink:href="http://udms.mos.ru/presscenter/news/detail/11760817.html" office:name=""><text:span text:style-name="Definition">http://udms.mos.ru/presscenter/news/detail/1176081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6:15:48Z</meta:creation-date>
    <dc:date>2023-10-10T06:15:48Z</dc:date>
  </office:meta>
</office:document-meta>
</file>