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иллион-к-2025-году.-москва-продолжит-выделять-средства-на-строительство-сообщили-аргументы-и-факты"/>Триллион к 2025 году. Москва продолжит выделять средства на строительство – сообщили Аргументы и факты<text:bookmark-end text:name="триллион-к-2025-году.-москва-продолжит-выделять-средства-на-строительство-сообщили-аргументы-и-факты"/></text:h>
      <text:p text:style-name="First_20_paragraph">08.08.2023</text:p>
      <text:p text:style-name="Text_20_body">Объем бюджетных ассигнований в рамках адресной инвестиционной программы к 2025 году составит почти триллион рублей. Об этом сообщил <text:span text:style-name="T1">глава столичного департамента строительства Рафик Загрутдинов</text:span> в рамках Московского урбанистического форума, подводя итоги работы за семь месяцев 2023 года.</text:p>
      <text:p text:style-name="Text_20_body">«Несмотря на внешнеэкономические вызовы, правительство Москвы сохраняет стабильное выделение бюджетных ассигнований, последовательно увеличивая объемы финансирования строительной отрасли. К 2025 году мы приближаемся почти к одному триллиону рублей», — отметил Загрутдинов.</text:p>
      <text:p text:style-name="Text_20_body">По его словам, бюджетные средства распределяются на строительство, в частности, объектов социальной инфраструктуры, таких как школы, сады, поликлиники и объекты спорта, а также на жилищное строительство.</text:p>
      <text:p text:style-name="Text_20_body"><text:line-break/></text:p>
      <text:p text:style-name="Text_20_body">Адрес страницы: <text:a xlink:type="simple" xlink:href="http://udms.mos.ru/presscenter/news/detail/11760814.html" office:name=""><text:span text:style-name="Definition">http://udms.mos.ru/presscenter/news/detail/1176081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0:58:46Z</meta:creation-date>
    <dc:date>2023-08-08T20:58:46Z</dc:date>
  </office:meta>
</office:document-meta>
</file>