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выделит-на-строительство-почти-три-триллиона-рублей-за-три-года---360"/>Москва выделит на строительство почти три триллиона рублей за три года - 360<text:bookmark-end text:name="москва-выделит-на-строительство-почти-три-триллиона-рублей-за-три-года---360"/></text:h>
      <text:p text:style-name="First_20_paragraph">08.08.2023</text:p>
      <text:p text:style-name="Text_20_body">Загрутдинов: 2,9 триллиона рублей выделит Москва на строительство в 2023–2025 годах</text:p>
      <text:p text:style-name="Text_20_body">Более 2,88 триллиона рублей вложат в строительство различных объектов в Москве в 2023–2025 годах в рамках Адресной инвестиционной программы (АИП). Об этом <text:a xlink:type="simple" xlink:href="https://tass.ru/nedvizhimost/18465659?utm_source=yxnews&amp;utm_medium=desktop" office:name=""><text:span text:style-name="Definition">сообщил руководитель столичного департамента строительства</text:span></text:a> Рафик Загрутдинов.</text:p>
      <text:p text:style-name="Text_20_body">По его словам, с начала года из бюджета города уже вложили 476,2 миллиарда рублей, а до конца текущего года на возведение объектов направят еще 473,8 миллиарда рублей.</text:p>
      <text:p text:style-name="Text_20_body">Кроме того, в 2024 году на строительство выделят 960 миллиардов рублей, а в 2025 году — уже 970.</text:p>
      <text:p text:style-name="Text_20_body">Загрутдинов добавил, что Москва продолжит наращивать темпы строительства.</text:p>
      <text:p text:style-name="Text_20_body">К 2025 году объемы ввода объектов, в том числе жилья по программе реновации жилищного фонда, вырастут до около пяти миллионов квадратных метров ежегодно.</text:p>
      <text:p text:style-name="Text_20_body">Рафик Загрутдинов</text:p>
      <text:p text:style-name="Text_20_body">К 2025 году в Москве <text:a xlink:type="simple" xlink:href="https://360tv.ru/news/moskva/bolee-600-novyh-obektov-pojavitsja-v-moskve-k-2025-godu/" office:name=""><text:span text:style-name="Definition">появится более 600 новых объектов</text:span></text:a>. Общая площадь зданий составит 13,4 миллиона квадратных метров.</text:p>
      <text:p text:style-name="Text_20_body"><text:line-break/></text:p>
      <text:p text:style-name="Text_20_body">Адрес страницы: <text:a xlink:type="simple" xlink:href="http://udms.mos.ru/presscenter/news/detail/11760802.html" office:name=""><text:span text:style-name="Definition">http://udms.mos.ru/presscenter/news/detail/1176080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0:57:02Z</meta:creation-date>
    <dc:date>2023-08-08T20:57:02Z</dc:date>
  </office:meta>
</office:document-meta>
</file>