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00-объектов-площадью-134-млн-кв.-м-построят-в-москве-по-аип-и-реновации-до-конца-2025-года-сообщило-агн-москва"/>Более 600 объектов площадью 13,4 млн кв. м построят в Москве по АИП и реновации до конца 2025 года – сообщило АГН Москва<text:bookmark-end text:name="более-600-объектов-площадью-134-млн-кв.-м-построят-в-москве-по-аип-и-реновации-до-конца-2025-года-сообщило-агн-москва"/></text:h>
      <text:p text:style-name="First_20_paragraph">08.08.2023</text:p>
      <text:p text:style-name="Text_20_body">В 2023–2025 годах по программе реновации и Адресной инвестиционной программе (АИП) в Москве планируется построить 609 объектов площадью 13,4 млн кв. м. Об этом руководитель департамента строительства Москвы Рафик Загрутдинов сообщил на мероприятии в рамках Московского урбанистического форума.</text:p>
      <text:p text:style-name="Text_20_body">«Всего за период с 2023 по 2025 годы в рамках АИП и программы реновации департаментом строительства планируется реализовать 609 объектов на площади в 13,4 млн кв. м. На эти цели городом выделено финансирование в размере порядка 2,9 трлн руб. В том числе нам предстоит построить 167 км дорог, 63 км линий метрополитена и порядка 10 млн кв. м жилья. В планах также опережающие темпы строительства объектов образования, здравоохранения, спорта, культуры и других важных для комфортной жизни горожан объектов», – сказал Загрутдинов.</text:p>
      <text:p text:style-name="Text_20_body">Он также подчеркнул, что системный подход к управлению городом, сформированный мэром Москвы Сергеем Собяниным, позволяет достигать решения самых сложных задач и является гарантом развития экономики и социального благополучия москвичей.</text:p>
      <text:p text:style-name="Text_20_body"><text:line-break/></text:p>
      <text:p text:style-name="Text_20_body">Адрес страницы: <text:a xlink:type="simple" xlink:href="http://udms.mos.ru/presscenter/news/detail/11760798.html" office:name=""><text:span text:style-name="Definition">http://udms.mos.ru/presscenter/news/detail/1176079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1:01:55Z</meta:creation-date>
    <dc:date>2023-08-08T21:01:55Z</dc:date>
  </office:meta>
</office:document-meta>
</file>