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ый-конкурс-лучший-реализованный-проект-в-области-строительства"/>Ежегодный конкурс «Лучший реализованный проект в области строительства»<text:bookmark-end text:name="ежегодный-конкурс-лучший-реализованный-проект-в-области-строительства"/></text:h>
      <text:p text:style-name="First_20_paragraph">13.07.2023</text:p>
      <text:p text:style-name="Text_20_body">В соответствии с постановлением Правительства Москвы от 13.05.2015 № 262-ПП Департаментом градостроительной политики города Москвы проводится ежегодный конкурс «Лучший реализованный проект в области строительства». Для проведения конкурса сформирована Городская конкурсная комиссия, в состав которой вошли представители органов исполнительной власти города Москвы, подведомственных организаций и общественных объединений .</text:p>
      <text:p text:style-name="Text_20_body">В этом году для участия в 12 номинациях конкурса заявлено 124 проекта.</text:p>
      <text:p text:style-name="Text_20_body">В целях привлечения внимания общественности к конкурсу «Лучший реализованный проект в области строительства» в информационно-телекоммуникационной сети Интернет организуется открытое общегородское голосование среди москвичей.</text:p>
      <text:p text:style-name="Text_20_body">- на портале «Активный гражданин» (ag.mos.ru) в разделе «Открытые голосования» - <text:a xlink:type="simple" xlink:href="https://ag.mos.ru/poll?filters=active" office:name=""><text:span text:style-name="Definition">https://ag.mos.ru/poll?filters=active</text:span></text:a> (тема: «Лучший реализованный проект в области строительства. Части 1-6»);</text:p>
      <text:p text:style-name="Text_20_body">- на сайте конкурса moscowbestproject.ru в разделе «Проекты» - <text:a xlink:type="simple" xlink:href="https://moscowbestproject.ru/portfolio/" office:name=""><text:span text:style-name="Definition">https://moscowbestproject.ru/portfolio/</text:span></text:a>.</text:p>
      <text:p text:style-name="Text_20_body"><text:line-break/></text:p>
      <text:p text:style-name="Text_20_body">Адрес страницы: <text:a xlink:type="simple" xlink:href="http://udms.mos.ru/presscenter/news/detail/11713239.html" office:name=""><text:span text:style-name="Definition">http://udms.mos.ru/presscenter/news/detail/1171323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30:18Z</meta:creation-date>
    <dc:date>2023-10-10T06:30:18Z</dc:date>
  </office:meta>
</office:document-meta>
</file>